
<file path=META-INF/manifest.xml><?xml version="1.0" encoding="utf-8"?>
<manifest:manifest xmlns:manifest="urn:oasis:names:tc:opendocument:xmlns:manifest:1.0" manifest:version="1.3">
  <manifest:file-entry manifest:full-path="/" manifest:version="1.3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3">
  <office:body>
    <office:text>
      <text:h>QA Test ODT</text:h>
      <text:p>Generated from source. The mimetype entry is stored first and uncompressed, per the ODF spec.</text:p>
    </office:text>
  </office:body>
</office:document-content>
</file>